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Doeleweg 6, 4341 PA Ar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uitbreiding rundveestal en woonhuis inclusief plaatsing silotank aan Doeleweg 6, 4341 PA Arnemuiden</text:span>
          </text:p>
            <text:p text:style-name="common-al">
            
          </text:p>
            <text:p text:style-name="common-al">Zaaknummer:<text:span text:style-name="nadrukvet"> 06871167759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uitbreiding van de rundveestal en het woonhuis inclusief plaatsing van een silotank </text:span>aan <text:span text:style-name="nadrukvet">Doeleweg 6, 4341 PA Arnemuiden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06-08-2026</text:span>.  Zij neemt daarover waarschijnlijk voor <text:span text:style-name="nadrukvet">01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70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67759</meta:user-defined>
    <dc:language>nl</dc:language>
    <meta:user-defined meta:name="OVERHEIDop.locatietype/OVERHEIDop.gebiedsmarkering">Punt</meta:user-defined>
    <meta:user-defined meta:name="DC.title">Aanvraag omgevingsvergunning reguliere procedure Doeleweg 6, 4341 PA Arnemuid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00</meta:user-defined>
    <meta:user-defined meta:name="OVERHEIDop.GmbID/DC.identifier">gmb-2026-387000</meta:user-defined>
    <meta:user-defined meta:name="OVERHEIDop.versieInformatie"/>
  </office:meta>
</office:document-meta>
</file>