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iverse locaties in Roermond en Swalmen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diverse locaties in Roermond en Swalmen: plaatsen welkomstborden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13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11 augustus 2026 besloten voor de beslissing op de aanvraag de beslistermijn met maximaal 6 weken te verlengen tot uiterlijk 24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13</meta:user-defined>
    <meta:user-defined meta:name="DCTERMS.abstract">Omschrijving (incl. locatie):  diverse locaties in Roermond en Swalmen: plaatsen welkomstbord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diverse locaties in Roermond en Swalmen - Verlengen beslistermijn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99</meta:user-defined>
    <meta:user-defined meta:name="OVERHEIDop.GmbID/DC.identifier">gmb-2026-386999</meta:user-defined>
    <meta:user-defined meta:name="OVERHEIDop.versieInformatie"/>
  </office:meta>
</office:document-meta>
</file>