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2-08-2026 hebben wij de beslistermijn van de aanvraag omgevingsvergunning voor het bouwen van een woning op het adres  Sloezenweg 2b 7495PC Ambt Delden verlengd. Deze aanvraag staat ingeschreven onder zaaknummer 000011010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699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9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9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1086</meta:user-defined>
    <meta:user-defined meta:name="DCTERMS.abstract">het bouwen van een woning</meta:user-defined>
    <dc:language>nl</dc:language>
    <meta:user-defined meta:name="OVERHEIDop.locatietype/OVERHEIDop.gebiedsmarkering">Punt</meta:user-defined>
    <meta:user-defined meta:name="OVERHEIDop.locatietype/OVERHEIDop.gebiedsmarkering">Vlak</meta:user-defined>
    <meta:user-defined meta:name="DC.title">Op 12-08-2026 hebben wij de beslistermijn van de aanvraag omgevingsvergunning voor het bouwen van een woning op het adres  Sloezenweg 2b 7495PC Ambt Delden verlengd. Deze aanvraag staat ingeschreven onder zaaknummer 00001101086.</meta:user-defined>
    <meta:user-defined meta:name="DCTERMS.W3CDTF/DCTERMS.available">2026-08-14</meta:user-defined>
    <meta:user-defined meta:name="DCTERMS.W3CDTF/OVERHEIDop.jaargang">2026</meta:user-defined>
    <meta:user-defined meta:name="OVERHEIDop.publicationIssue">386998</meta:user-defined>
    <meta:user-defined meta:name="OVERHEIDop.GmbID/DC.identifier">gmb-2026-386998</meta:user-defined>
    <meta:user-defined meta:name="OVERHEIDop.versieInformatie"/>
  </office:meta>
</office:document-meta>
</file>