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afwijken van regels in het omgevingsplan ten behoeve van een 2-daags muziekfestival, op de locatie: Nicolaasplein te Zoetermeer, kadastraal bekend ZTM00, sectie C, nummer 691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6-076606</text:p>
            <text:p text:style-name="common-al">Het product: Omgevingsvergunning</text:p>
            <text:p text:style-name="common-al">De omschrijving van de zaak: het afwijken van regels in het omgevingsplan ten behoeve van een 2-daags muziekfestival</text:p>
            <text:p text:style-name="common-al">De ontvangstdatum van de aanvraag: 02-06-2026</text:p>
            <text:p text:style-name="common-al">De globale locatie: Nicolaasplein te Zoetermeer, kadastraal bekend: ZTM00, sectie C, nummer 6915</text:p>
            <text:p text:style-name="common-al">
            <text:span text:style-name="nadrukvet">Besluitgegevens</text:span>
          </text:p>
            <text:p text:style-name="common-al">De besluitdatum: 11-08-2026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699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076606</meta:user-defined>
    <meta:user-defined meta:name="DCTERMS.abstract">het afwijken van regels in het omgevingsplan ten behoeve van een 2-daags muziekfestival</meta:user-defined>
    <dc:language>nl</dc:language>
    <meta:user-defined meta:name="OVERHEIDop.locatietype/OVERHEIDop.gebiedsmarkering">Vlak</meta:user-defined>
    <meta:user-defined meta:name="DC.title">Kennisgeving termijnverlenging omgevingsvergunning voor het afwijken van regels in het omgevingsplan ten behoeve van een 2-daags muziekfestival, op de locatie: Nicolaasplein te Zoetermeer, kadastraal bekend ZTM00, sectie C, nummer 6915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96</meta:user-defined>
    <meta:user-defined meta:name="OVERHEIDop.GmbID/DC.identifier">gmb-2026-386996</meta:user-defined>
    <meta:user-defined meta:name="OVERHEIDop.versieInformatie"/>
  </office:meta>
</office:document-meta>
</file>