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splein 1 1031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ehouden van de Pekmarkt voor onbepaalde tijd</text:p>
            <text:p text:style-name="common-al">Zaakadres: Mosplein 1 1031AA Amsterdam</text:p>
            <text:p text:style-name="common-al">Datum ontvangst: 25-06-2026</text:p>
            <text:p text:style-name="common-al">Zaaknummer: Z2026-028136</text:p>
            <text:p text:style-name="common-al">DSO-nummer: 20260625014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9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8136</meta:user-defined>
    <meta:user-defined meta:name="DCTERMS.abstract">behouden van de Pekmarkt voor onbepaalde tij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osplein 1 1031AA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92</meta:user-defined>
    <meta:user-defined meta:name="OVERHEIDop.GmbID/DC.identifier">gmb-2026-386992</meta:user-defined>
    <meta:user-defined meta:name="OVERHEIDop.versieInformatie"/>
  </office:meta>
</office:document-meta>
</file>