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planse Omgevingsplanactiviteit (BOPA), , realiseren van een logiesfunctie in een kerk (verlenging), Schoterlandseweg 95 Hoornsterzw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planse Omgevingsplanactiviteit (BOPA), </text:span>
            <text:span text:style-name="nadrukvet">realiseren van een logiesfunctie in een kerk (verlenging),</text:span>
            <text:span text:style-name="nadrukvet"> Schoterlandseweg 95 Hoornsterzwaag (12-08-2026).</text:span>
          </text:p>
            <text:p text:style-name="common-al">
            
          </text:p>
            <text:p text:style-name="common-al">Burgemeester en wethouders van Heerenveen hebben de BOPA verleend voor </text:p>
            <text:p text:style-name="common-al">Schoterlandsweg 95 Hoornsterzwaag, realiseren van een logiesfunctie in een kerk (verlenging) (12-05-2026).</text:p>
            <text:p text:style-name="common-al">
            
          </text:p>
            <text:p text:style-name="common-al">Dit besluit gaat over het vergunnen van een activiteit die niet past binnen het nu geldende Omgevingsplan. Daarom wordt een zogenaamde BOPA-vergunning verleend voor deze activiteit. </text:p>
            <text:p text:style-name="common-al">
            
          </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 </text:span>
          </text:p>
            <text:p text:style-name="last-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69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555754</meta:user-defined>
    <dc:language>nl</dc:language>
    <meta:user-defined meta:name="DC.title">Besluit Buitenplanse Omgevingsplanactiviteit (BOPA), , realiseren van een logiesfunctie in een kerk (verlenging), Schoterlandseweg 95 Hoornsterzwaag</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12</meta:user-defined>
    <meta:user-defined meta:name="OVERHEIDop.publicationIssue">386991</meta:user-defined>
    <meta:user-defined meta:name="OVERHEIDop.GmbID/DC.identifier">gmb-2026-386991</meta:user-defined>
    <meta:user-defined meta:name="OVERHEIDop.versieInformatie"/>
  </office:meta>
</office:document-meta>
</file>