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ntheffing verruiming sluitingsuur voor een ontheffing voor sluitingsuur restaurant Coazy op Koudenhoorn, Koudenhoorn 3, 2361CP Warmond, Z2026-000023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Ontheffing openingstijden horeca</text:p>
              </text:list-item>
            </text:list>
            <text:p text:style-name="common-al"/>
            <text:p text:style-name="common-al">Ingangsdatum van: 15 september 2026</text:p>
            <text:p text:style-name="common-al">Einddatum tot en met: 14 september 2027</text:p>
            <text:p text:style-name="common-al">
            <text:span text:style-name="nadrukcur">Datum besluit: </text:span>12 augustus 2026</text:p>
            <text:p text:style-name="common-al">
            <text:span text:style-name="nadrukcur">Uiterlijke reactiedatum: </text:span>23 september 2026</text:p>
            <text:p text:style-name="common-al">Kenmerk besluit: Z2026-0000238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698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86</meta:user-defined>
    <dc:language>nl</dc:language>
    <meta:user-defined meta:name="OVERHEIDop.locatietype/OVERHEIDop.gebiedsmarkering">Vlak</meta:user-defined>
    <meta:user-defined meta:name="DC.title">Afgehandelde Ontheffing verruiming sluitingsuur voor een ontheffing voor sluitingsuur restaurant Coazy op Koudenhoorn, Koudenhoorn 3, 2361CP Warmond, Z2026-0000238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82</meta:user-defined>
    <meta:user-defined meta:name="OVERHEIDop.GmbID/DC.identifier">gmb-2026-386982</meta:user-defined>
    <meta:user-defined meta:name="OVERHEIDop.versieInformatie"/>
  </office:meta>
</office:document-meta>
</file>