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Oostzijde 398 D, 1508 EW Zaandam - het herfunderen van de bestaande bouweenheid d.m.v. onderheide betonvl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8449 - het herfunderen van de bestaande bouweenheid d.m.v. onderheide betonvloer -  - op de locatie Oostzijde 398 D, 1508 EW Zaandam</text:p>
            <text:p text:style-name="common-al">Besluit verzonden: 12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2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697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449</meta:user-defined>
    <dc:language>nl</dc:language>
    <meta:user-defined meta:name="OVERHEIDop.locatietype/OVERHEIDop.gebiedsmarkering">Punt</meta:user-defined>
    <meta:user-defined meta:name="DC.title">Verleende omgevingsvergunning - Oostzijde 398 D, 1508 EW Zaandam - het herfunderen van de bestaande bouweenheid d.m.v. onderheide betonvloe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73</meta:user-defined>
    <meta:user-defined meta:name="OVERHEIDop.GmbID/DC.identifier">gmb-2026-386973</meta:user-defined>
    <meta:user-defined meta:name="OVERHEIDop.versieInformatie"/>
  </office:meta>
</office:document-meta>
</file>