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bouwen van een schuur - Kolonieweg 26 A, 9865 VZ Opende,  op locatie nabij Kolonieweg 26a Opende, Grootegast (GTG00) F 26</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12 augustus 2026 een besluit genomen op de aanvraag met zaaknummer 2026190293 voor het bouwen van een schuur op locatie Kolonieweg 26 A, 9865 VZ Opende, op locatie nabij Kolonieweg 26a Opende, Grootegast (GTG00) F 2667. De vergunning is verleend. Het besluit betreft de volgende onderdelen:</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8697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7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7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0293</meta:user-defined>
    <dc:language>nl</dc:language>
    <meta:user-defined meta:name="OVERHEIDop.locatietype/OVERHEIDop.gebiedsmarkering">Perceel</meta:user-defined>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Besluit op aanvraag: Omgevingsvergunning (regulier) voor het bouwen van een schuur - Kolonieweg 26 A, 9865 VZ Opende,  op locatie nabij Kolonieweg 26a Opende, Grootegast (GTG00) F 26</meta:user-defined>
    <meta:user-defined meta:name="DCTERMS.W3CDTF/DCTERMS.available">2026-08-14</meta:user-defined>
    <meta:user-defined meta:name="DCTERMS.W3CDTF/OVERHEIDop.jaargang">2026</meta:user-defined>
    <meta:user-defined meta:name="OVERHEIDop.publicationIssue">386971</meta:user-defined>
    <meta:user-defined meta:name="OVERHEIDop.GmbID/DC.identifier">gmb-2026-386971</meta:user-defined>
    <meta:user-defined meta:name="OVERHEIDop.versieInformatie"/>
  </office:meta>
</office:document-meta>
</file>