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Gemeente Middelburg – Verkeersbesluit – Noordweg – Stilstaanverbod ter hoogte van basisschool Palmenhof</text:p>
      <text:section text:name="regeling_id1-3-2" text:style-name="regeling">
        <text:section text:name="aanhef_id1-3-2-1" text:style-name="aanhef"/>
        <text:section text:name="regeling-tekst_id1-3-2-2" text:style-name="regeling-tekst">
          <text:section text:name="tekst_id1-3-2-2-1" text:style-name="tekst">
            <text:p text:style-name="common-al">Zaaknummer 1070479</text:p>
            <text:p text:style-name="common-al"/>
            <text:p text:style-name="tussenkopcur">Besluit</text:p>
            <text:p text:style-name="common-al">Burgemeester en wethouders van Middelburg besluiten een stilstaanverbod in te stellen op de Noordweg ter hoogte van basisschool Palmenhof (Noordweg 442):</text:p>
            <text:list text:style-name="id1-3-2-2-1-5">
              <text:list-item text:style-override="id1-3-2-2-1-5-1">
                <text:number>a.</text:number>
                <text:p text:style-name="al">aan de oostzijde van de rijbaan, tussen huisnummer 430 en de kruising met de Leliëndaalseweg, inclusief de aansluiting van het parkeerterrein van de school;</text:p>
              </text:list-item>
              <text:list-item text:style-override="id1-3-2-2-1-5-2">
                <text:number>b.</text:number>
                <text:p text:style-name="al">aan de westzijde van de rijbaan, tussen huisnummer 433 en de kruising met de Leliëndaalseweg.</text:p>
              </text:list-item>
            </text:list>
            <text:p text:style-name="common-al"/>
            <text:p text:style-name="tussenkopcur">Begripsbepalingen</text:p>
            <text:p text:style-name="common-al">In dit besluit wordt verstaan onder:</text:p>
            <text:p text:style-name="common-al">
            <text:span text:style-name="nadrukcur">BABW</text:span>: Besluit Administratieve Bepalingen inzake het Wegverkeer;</text:p>
            <text:p text:style-name="common-al">
            <text:span text:style-name="nadrukcur">RVV 1990</text:span>: Reglement Verkeersregels en Verkeerstekens 1990;</text:p>
            <text:p text:style-name="common-al">
            <text:span text:style-name="nadrukcur">(Verkeers)bord</text:span>: verkeersbord als bedoeld in bijlage 1 van het RVV 1990;</text:p>
            <text:p text:style-name="common-al">
            <text:span text:style-name="nadrukcur">WVW 1994</text:span>: Wegenverkeerswet 1994.</text:p>
            <text:p text:style-name="common-al"/>
            <text:p text:style-name="tussenkopcur">Verkeerssituatie</text:p>
            <text:p text:style-name="common-al">De Noordweg is een voor het openbaar verkeer openstaande erftoegangsweg met een maximumsnelheid van 30 km per uur. De weg ligt binnen de bebouwde kom en loopt van Sint Laurens via Brigdamme naar de binnenstad van Middelburg.</text:p>
            <text:p text:style-name="common-al">Basisschool Palmenhof ligt aan de Noordweg in Sint Laurens, ter hoogte van de kruising met de Leliëndaalseweg. Vanaf deze kruising richting Brigdamme ligt een vrijliggend fietspad dat onderdeel is van het hoofdfietsnetwerk van de gemeente Middelburg.</text:p>
            <text:p text:style-name="common-al">Voor de school ligt een klein parkeerterrein met acht gemarkeerde parkeerplaatsen. Dit parkeerterrein is bereikbaar via een aansluiting ten zuiden van de kruising Noordweg/Leliëndaalseweg.</text:p>
            <text:p text:style-name="common-al"/>
            <text:p text:style-name="tussenkopcur">Verkeersprobleem</text:p>
            <text:p text:style-name="common-al">De directie en de medezeggenschapsraad van de school vragen al langere tijd aandacht voor de verkeersveiligheid rondom de school. Ouders die hun kinderen met de auto naar school brengen, zorgen voor verkeersdrukte en verkeersonveilige situaties.</text:p>
            <text:p text:style-name="common-al">De school heeft een totaalplan opgesteld om het parkeerterrein voor de school te vergroenen en de parkeerplaatsen te verwijderen. In aanloop daarnaar zet de school het parkeerterrein sinds enkele maanden dagelijks af met pionnen, zodat ouders aan de nieuwe situatie kunnen wennen. Hierdoor wordt meer geparkeerd of stilgestaan langs de Noordweg ter hoogte van de ingang van de school. Dit is niet wenselijk, omdat hierdoor verkeersonveilige situaties ontstaan.</text:p>
            <text:p text:style-name="common-al"/>
            <text:p text:style-name="common-al">Doel</text:p>
            <text:p text:style-name="common-al">Een stilstaanverbod op de Noordweg ter hoogte van de ingang van de school zorgt voor een rustiger en overzichtelijker verkeersbeeld en voor een betere doorstroming van het verkeer.</text:p>
            <text:p text:style-name="common-al">De wettelijke basis voor dit verkeersbesluit is artikel 2, eerste lid, onder a, van de Wegenverkeerswet 1994. Daarin is bepaald dat maatregelen kunnen strekken tot het verzekeren van de veiligheid op de weg.</text:p>
            <text:p text:style-name="common-al"/>
            <text:p text:style-name="tussenkopcur">Argumenten</text:p>
            <text:p text:style-name="common-al">
            <text:span text:style-name="nadrukcur">De combinatie van verkeersdrukte tijdens het brengen en halen van leerlingen, doorgaande fietsers en voertuigen die op de rijbaan parkeren, leidt tot verkeersonveilige situaties.</text:span>
          </text:p>
            <text:p text:style-name="common-al">Volgens aanbeveling 11.2.4 van de ASVV 2021 (Aanbevelingen voor verkeersvoorzieningen binnen de bebouwde kom) hebben erftoegangswegen waarop niet op de rijbaan wordt geparkeerd een minimale breedte van 4,80 meter en een ideale breedte van 5,80 meter.</text:p>
            <text:p text:style-name="common-al">De rijbaan van dit deel van de Noordweg is ongeveer 5,20 meter breed. Deze breedte is voldoende als er niet op de rijbaan wordt geparkeerd. Tijdens het brengen en halen van leerlingen is de verkeersdrukte echter zodanig dat parkeren op de rijbaan leidt tot verkeersonveilige situaties. Geparkeerde voertuigen beperken het overzicht en veroorzaken extra oversteekbewegingen over het drukke vrijliggende fietspad. Daarnaast wordt de doorstroming van het overige verkeer hierdoor beperkt.</text:p>
            <text:p text:style-name="common-al"/>
            <text:p text:style-name="common-al">
            <text:span text:style-name="nadrukcur">De verkeersveiligheid tijdens het brengen en halen van kinderen kan worden verbeterd door aan beide zijden van de rijbaan van dit deel van de Noordweg een permanent stilstaanverbod in te stellen in plaats van een parkeerverbod.</text:span>
          </text:p>
            <text:p text:style-name="common-al">Bij een parkeerverbod is het toegestaan om goederen te laden en te lossen en om passagiers te laten in- en uitstappen. Om behalve parkeren ook het stilstaan van auto's op de rijbaan te verbieden, is het daarom nodig een stilstaanverbod in te stellen.</text:p>
            <text:p text:style-name="common-al">Een stilstaanverbod aan slechts één zijde van de rijbaan is niet afdoende, omdat het probleem zich dan waarschijnlijk verplaatst naar de andere zijde van de rijbaan. Het is daarom noodzakelijk om aan beide zijden van de rijbaan een stilstaanverbod in te stellen.</text:p>
            <text:p text:style-name="common-al"/>
            <text:p text:style-name="common-al">
            <text:span text:style-name="nadrukcur">Gele strepen op de rijbaan zijn duidelijker dan verkeersborden.</text:span>
          </text:p>
            <text:p text:style-name="common-al">Een stilstaanverbod kan worden aangeduid met een gele doorgetrokken streep op of langs de kant van de rijbaan, of met verkeersborden. Bij gebruik van verkeersborden kan de maatregel weliswaar in tijd worden beperkt, maar daarvoor zijn in dit geval negen verkeersborden nodig.</text:p>
            <text:p text:style-name="common-al">Wij geven de voorkeur aan een gele doorgetrokken streep. Het voordeel daarvan is dat het verbod niet alleen wordt aangegeven door borden aan het begin en einde van het verbodsgebied, maar over de gehele lengte duidelijk zichtbaar is. De duidelijkheid en herkenbaarheid van de maatregel dragen bij aan een betere naleving.</text:p>
            <text:p text:style-name="common-al"/>
            <text:p text:style-name="tussenkopcur">Kanttekeningen</text:p>
            <text:p text:style-name="common-al">
            <text:span text:style-name="nadrukcur">Er zijn minder parkeerplaatsen beschikbaar.</text:span>
          </text:p>
            <text:p text:style-name="common-al">Door het verwijderen van de parkeerplaatsen voor de school en het instellen van een stilstaanverbod zijn er minder parkeermogelijkheden dichtbij de school. Ouders zullen daardoor iets verder weg moeten parkeren. Dit nadeel weegt echter niet op tegen het belang van de verkeersveiligheid.</text:p>
            <text:p text:style-name="common-al">Bovendien ligt op korte afstand van de school (minder dan 50 meter) een parkeerterrein bij korfbalvereniging ONDO waar voldoende parkeerplaatsen beschikbaar zijn. Ook kan op ongeveer 150 meter van de school worden geparkeerd bij de begraafplaats.</text:p>
            <text:p text:style-name="common-al"/>
            <text:p text:style-name="tussenkopcur">Uitvoering</text:p>
            <text:p text:style-name="common-al">
            <text:span text:style-name="nadrukcur">Aanbrengen gele doorgetrokken strepen</text:span>
          </text:p>
            <text:p text:style-name="common-al">Ter hoogte van basisschool Palmenhof (Noordweg 442) wordt op de Noordweg een stilstaanverbod in de vorm van gele doorgetrokken strepen aangebracht:</text:p>
            <text:list text:style-name="id1-3-2-2-1-48">
              <text:list-item text:style-override="id1-3-2-2-1-48-1">
                <text:number>a.</text:number>
                <text:p text:style-name="al">aan de oostzijde van de rijbaan, tussen huisnummer 430 en de kruising met de Leliëndaalseweg, inclusief de aansluiting van het parkeerterrein van de school;</text:p>
              </text:list-item>
            </text:list>
            <text:list text:style-name="id1-3-2-2-1-49">
              <text:list-item text:style-override="id1-3-2-2-1-49-1">
                <text:number>b.</text:number>
                <text:p text:style-name="al">aan de westzijde van de rijbaan, tussen huisnummer 433 en de kruising met de Leliëndaalseweg.</text:p>
              </text:list-item>
            </text:list>
            <text:p text:style-name="common-al"/>
            <text:p text:style-name="tussenkopcur">Handhaving</text:p>
            <text:p text:style-name="common-al">Over dit verkeersbesluit hebben wij advies gevraagd aan de korpschef. De gemachtigde van de korpschef heeft aangegeven dat de politie onderzoek heeft verricht, dat de politie geen feiten of omstandigheden kent die het nemen van het besluit in de weg staan, dat de maatregel handhaafbaar is en dat de politie akkoord is met het besluit.</text:p>
            <text:p text:style-name="common-al">Handhaving van het stilstaanverbod is mogelijk op grond van artikel 23, eerste lid, onderdeel g, van het RVV 1990. Daarin is bepaald dat een bestuurder zijn voertuig niet mag laten stilstaan langs een gele doorgetrokken streep.</text:p>
            <text:p text:style-name="common-al">Het naleven van het stilstaanverbod valt of staat met handhaving. De politie hanteert op het gebied van parkeer- en stilstaanverboden een sober beleid en zal alleen bij excessen handhavend optreden. Daarom heeft de schooldirectie aangegeven dat ook zij erop zal toezien dat de maatregel wordt nageleefd.</text:p>
            <text:p text:style-name="common-al"/>
            <text:p text:style-name="tussenkopcur">Wettelijke basis en bevoegdheid</text:p>
            <text:p text:style-name="common-al">Op grond van artikel 15, eerste lid, van de WVW 1994 moet een verkeersbesluit worden genomen voor de plaatsing of verwijdering van de in artikel 12 van het BABW genoemde verkeerstekens, en voor onderborden als daardoor een gebod of verbod ontstaat of wordt gewijzigd.</text:p>
            <text:p text:style-name="common-al">In artikel 12 van het BABW is bepaald voor welke verkeerstekens een verkeersbesluit nodig is. Dit geldt onder meer voor de plaatsing of verwijdering van gele doorgetrokken strepen.</text:p>
            <text:p text:style-name="common-al">Op grond van artikel 18, eerste lid, aanhef en onder d, van de Wegenverkeerswet 1994 zijn burgemeester en wethouders bevoegd dit besluit te nemen, omdat de betrokken wegen in beheer zijn bij de gemeente.</text:p>
            <text:p text:style-name="common-al"/>
            <text:p text:style-name="tussenkopcur">Inwerkingtreding</text:p>
            <text:p text:style-name="common-al">Het besluit treedt in werking na afloop van de bezwaartermijn van zes weken.</text:p>
            <text:p text:style-name="common-al"/>
            <text:p text:style-name="common-al">Middelburg, 12 augustus 2026.</text:p>
            <text:p text:style-name="common-al">Burgemeester en wethouders van Middelburg,</text:p>
            <text:p text:style-name="common-al">namens het college,</text:p>
            <text:p text:style-name="common-al"/>
            <text:p text:style-name="last-al"/>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Johan Lievense,</text:span></text:p>
            <text:p><text:span text:style-name="functie">Juridisch adviseur</text:span></text:p>
          </text:section>
        </text:section>
        <text:section text:name="bezwaarschrift_id1-3-2-4" text:style-name="bezwaarschrift">
          <text:p text:style-name="bezwaarschrift_top"/>
          <text:p text:style-name="bezwaarschrift_al"/>
          <text:p text:style-name="bezwaarschrift_al">Mededelingen</text:p>
          <text:p text:style-name="bezwaarschrift_al"/>
          <text:p text:style-name="bezwaarschrift_al">
          <text:span text:style-name="nadrukcur">Bekendmaking</text:span>
        </text:p>
          <text:p text:style-name="bezwaarschrift_al">Dit besluit wordt bekendgemaakt in het Gemeenteblad van 19 augustus 2026.</text:p>
          <text:p text:style-name="bezwaarschrift_al"/>
          <text:p text:style-name="bezwaarschrift_al">
          <text:span text:style-name="nadrukcur">Bezwaar</text:span>
        </text:p>
          <text:p text:style-name="bezwaarschrift_al">Belanghebbenden kunnen binnen zes weken na de dag van de bekendmaking van dit besluit, van 20 augustus tot en met 30 september 2026, een bezwaarschrift indienen. Het bezwaarschrift richt u aan: Burgemeester en wethouders van Middelburg, Postbus 6000, 4330 LA Middelburg.</text:p>
          <text:p text:style-name="bezwaarschrift_al">In het bezwaarschrift vermeldt u uw naam en adres, de datum, een omschrijving van het besluit waartegen u bezwaar maakt, de reden waarom u bezwaar maakt en uw handtekening.</text:p>
          <text:p text:style-name="bezwaarschrift_al">Een belanghebbende die redelijkerwijs kan worden verweten dat hij geen bezwaar heeft gemaakt, kan geen beroep instellen bij de rechtbank (artikel 6:13 van de Algemene wet bestuursrecht).</text:p>
          <text:p text:style-name="bezwaarschrift_al">Het bezwaar schorst niet de werking van het besluit waartegen het is gericht (artikel 6:16 van de Algemene wet bestuursrecht).</text:p>
          <text:p text:style-name="bezwaarschrift_al"/>
          <text:p text:style-name="bezwaarschrift_al">
          <text:span text:style-name="nadrukcur">Belanghebbende</text:span>
        </text:p>
          <text:p text:style-name="bezwaarschrift_al">Niet iedereen kan bezwaar maken tegen een verkeersbesluit. U kunt alleen bezwaar maken als u belanghebbende bent. Dat betekent dat uw belang rechtstreeks bij het besluit is betrokken en dat dit belang zich in voldoende mate onderscheidt van het belang van andere weggebruikers of van grote aantallen anderen. Daarvan kan bijvoorbeeld sprake zijn als u eigenaar, huurder of gebruiker bent van een perceel in de directe omgeving van de weg waarop het besluit betrekking heeft. Een algemeen belang dat u als verkeersdeelnemer deelt met anderen is meestal niet voldoende.</text:p>
          <text:p text:style-name="bezwaarschrift_al">Voordat u een bezwaarschrift indient, is het daarom raadzaam eerst na te gaan of u als belanghebbende kunt worden aangemerkt. Bent u geen belanghebbende, dan wordt uw bezwaar niet inhoudelijk behandeld.</text:p>
          <text:p text:style-name="bezwaarschrift_al"/>
          <text:p text:style-name="bezwaarschrift_al">
          <text:span text:style-name="nadrukcur">Online bezwaar maken</text:span>
        </text:p>
          <text:p text:style-name="bezwaarschrift_al">Uw bezwaarschrift kunt u ook digitaal indienen. U vindt het webformulier via de link www.middelburg.nl/bezwaar.</text:p>
          <text:p text:style-name="bezwaarschrift_al">Voor het digitaal indienen van een bezwaarschrift heeft u uw DigiD nodig.</text:p>
          <text:p text:style-name="bezwaarschrift_al"/>
          <text:p text:style-name="bezwaarschrift_al">
          <text:span text:style-name="nadrukcur">Voorlopige voorziening</text:span>
        </text:p>
          <text:p text:style-name="bezwaarschrift_al">Vereisen uw belangen met spoed tijdelijke maatregelen? Dan kunt u, nadat u bezwaar hebt gemaakt, een voorlopige voorziening aanvragen bij de voorzieningenrechter van de rechtbank Zeeland-West-Brabant. Het verzoek hiertoe richt u aan: Voorzieningenrechter van de rechtbank Zeeland-West-Brabant, Team Bestuursrecht, Postbus 90006, 4800 PA Breda. Voor het behandelen van een dergelijk verzoek wordt griffierecht geheven; dit recht bedraagt € 200 voor particulieren en € 397 voor organisatie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69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iddelburg</meta:user-defined>
    <meta:user-defined meta:name="OVERHEID.Gemeente/OVERHEID.authority">Middelburg</meta:user-defined>
    <meta:user-defined meta:name="OVERHEID.Informatietype/DC.type">officiële publicatie</meta:user-defined>
    <meta:user-defined meta:name="OVERHEIDop.Rubriek/DC.type">verkeersbesluit of -mededeling</meta:user-defined>
    <meta:user-defined meta:name="OVERHEID.Gemeente/DCTERMS.publisher">Midde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Middelburg  - Noordweg  - Stilstaanverbod ter hoogte van basisschool Palmen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1070479</meta:user-defined>
    <meta:user-defined meta:name="OVERHEIDop.verkeersbordcode">N.v.t.</meta:user-defined>
    <dc:language>nl</dc:language>
    <meta:user-defined meta:name="OVERHEIDop.locatietype/OVERHEIDop.gebiedsmarkering">Adres</meta:user-defined>
    <meta:user-defined meta:name="DC.title">Gemeente Middelburg – Verkeersbesluit – Noordweg – Stilstaanverbod ter hoogte van basisschool Palmenhof</meta:user-defined>
    <meta:user-defined meta:name="DCTERMS.W3CDTF/DCTERMS.available">2026-08-19</meta:user-defined>
    <meta:user-defined meta:name="OVERHEIDop.externeBijlage">Situatietekening Palmenhof|exb-2026-28908</meta:user-defined>
    <meta:user-defined meta:name="DCTERMS.W3CDTF/OVERHEIDop.jaargang">2026</meta:user-defined>
    <meta:user-defined meta:name="OVERHEIDop.publicationIssue">386968</meta:user-defined>
    <meta:user-defined meta:name="OVERHEIDop.GmbID/DC.identifier">gmb-2026-386968</meta:user-defined>
    <meta:user-defined meta:name="OVERHEIDop.versieInformatie"/>
  </office:meta>
</office:document-meta>
</file>