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493563704ic1ec888f-332c-48b0-a469-f44e029c791e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opheffen gehandicaptenparkeerplaats op kenteken, Herengracht 538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Herengracht 538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Herengracht 538 (parkeervaknummer 121564486427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1.31132075471697mm"><draw:image xlink:href="Pictures/Afbeelding1493563704ic1ec888f-332c-48b0-a469-f44e029c791e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9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Herengracht 538 - Herengracht 53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Herengracht 538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opheffen gehandicaptenparkeerplaats op kenteken, Herengracht 53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66</meta:user-defined>
    <meta:user-defined meta:name="OVERHEIDop.GmbID/DC.identifier">gmb-2026-386966</meta:user-defined>
    <meta:user-defined meta:name="OVERHEIDop.versieInformatie"/>
  </office:meta>
</office:document-meta>
</file>