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Van Eerdenweg 6, 7104BJ Winterswijk Medd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verplaatsen van een inrit aan Van Eerdenweg 6, 7104BJ Winterswijk Meddo</text:span>
          </text:p>
            <text:p text:style-name="common-al">De gemeente Winterswijk heeft een aanvraag voor een omgevingsvergunning ontvangen. De vergunning is aangevraagd voor het verplaatsen van een inrit aan Van Eerdenweg 6, 7104BJ Winterswijk Meddo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2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69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18</meta:user-defined>
    <meta:user-defined meta:name="DCTERMS.abstract">Betreft: aanvraag op locatie Van Eerdenweg 6, 7104BJ Winterswijk Medd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Van Eerdenweg 6, 7104BJ Winterswijk Meddo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64</meta:user-defined>
    <meta:user-defined meta:name="OVERHEIDop.GmbID/DC.identifier">gmb-2026-386964</meta:user-defined>
    <meta:user-defined meta:name="OVERHEIDop.versieInformatie"/>
  </office:meta>
</office:document-meta>
</file>