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Vroomshoopseweg 14 7683RL Den Ham, wijzigen bedrijfswoning naar reguliere woning, ontvangen op 10-08-2026, zaaknummer TR-Z2026-0017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Afwijken van regels in het omgevingsplan</text:p>
            <text:p text:style-name="common-al">
            <text:span text:style-name="nadrukvet">Waar:</text:span> Vroomshoopseweg 14 7683RL Den Ham</text:p>
            <text:p text:style-name="common-al">
            <text:span text:style-name="nadrukvet">Project:</text:span> wijzigen bedrijfswoning naar reguliere woning</text:p>
            <text:p text:style-name="common-al">
            <text:span text:style-name="nadrukvet">Ingekomen:</text:span> 10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69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TR-Z2026-001711</meta:user-defined>
    <meta:user-defined meta:name="DCTERMS.abstract">wijzigen bedrijfswoning naar reguliere woning</meta:user-defined>
    <dc:language>nl</dc:language>
    <meta:user-defined meta:name="OVERHEIDop.locatietype/OVERHEIDop.gebiedsmarkering">Vlak</meta:user-defined>
    <meta:user-defined meta:name="DC.title">Gemeente Twenterand - aanvraag omgevingsvergunning, Vroomshoopseweg 14 7683RL Den Ham, wijzigen bedrijfswoning naar reguliere woning, ontvangen op 10-08-2026, zaaknummer TR-Z2026-00171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960</meta:user-defined>
    <meta:user-defined meta:name="OVERHEIDop.GmbID/DC.identifier">gmb-2026-386960</meta:user-defined>
    <meta:user-defined meta:name="OVERHEIDop.versieInformatie"/>
  </office:meta>
</office:document-meta>
</file>