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Provincialeweg 54, 1506 MC Zaandam, Provincialeweg 52, 1506 MC Zaandam - het bouwen van 55 appartementen en bedrijfsruimte (Horec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5457 - het bouwen van 55 appartementen en bedrijfsruimte (Horeca) -  - op de locatie Provincialeweg 54, 1506 MC Zaandam, Provincialeweg 52, 1506 MC Zaandam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technisch) </text:p>
              </text:list-item>
            </text:list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9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45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trekking aanvraag omgevingsvergunning - Provincialeweg 54, 1506 MC Zaandam, Provincialeweg 52, 1506 MC Zaandam - het bouwen van 55 appartementen en bedrijfsruimte (Horeca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59</meta:user-defined>
    <meta:user-defined meta:name="OVERHEIDop.GmbID/DC.identifier">gmb-2026-386959</meta:user-defined>
    <meta:user-defined meta:name="OVERHEIDop.versieInformatie"/>
  </office:meta>
</office:document-meta>
</file>