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vrijstaande bedrijfswoning aan Burgemeester Ten Heuvelhofweg 78, 2391 MA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bouwen van een vrijstaande bedrijfswoning aan Burgemeester Ten Heuvelhofweg 78, 2391 MA Hazerswoude-Dorp, geregistreerd onder nr. 0484395874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2-08-2026. De gemeente neemt daarover waarschijnlijk voor 07-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69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8747</meta:user-defined>
    <meta:user-defined meta:name="DCTERMS.abstract">Aanvraag vergunning voor het bouwen van een vrijstaande bedrijfswoning aan Burgemeester Ten Heuvelhofweg 78, 2391 MA Hazerswoude-Dorp.</meta:user-defined>
    <dc:language>nl</dc:language>
    <meta:user-defined meta:name="OVERHEIDop.locatietype/OVERHEIDop.gebiedsmarkering">Punt</meta:user-defined>
    <meta:user-defined meta:name="DC.title">Aanvraag vergunning voor het bouwen van een vrijstaande bedrijfswoning aan Burgemeester Ten Heuvelhofweg 78, 2391 MA Hazerswoude-Dorp.</meta:user-defined>
    <meta:user-defined meta:name="DCTERMS.W3CDTF/DCTERMS.available">2026-08-14</meta:user-defined>
    <meta:user-defined meta:name="DCTERMS.W3CDTF/OVERHEIDop.jaargang">2026</meta:user-defined>
    <meta:user-defined meta:name="OVERHEIDop.publicationIssue">386954</meta:user-defined>
    <meta:user-defined meta:name="OVERHEIDop.GmbID/DC.identifier">gmb-2026-386954</meta:user-defined>
    <meta:user-defined meta:name="OVERHEIDop.versieInformatie"/>
  </office:meta>
</office:document-meta>
</file>