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794418765i2d804130-a356-428d-929b-abdbb3311f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aanleg gehandicaptenparkeerplaats op kenteken, Lijnbaansgracht 187-19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Lijnbaansgracht 187-192 (parkeervaknummer 120368486854)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9.38679245283018mm"><draw:image xlink:href="Pictures/Afbeelding1794418765i2d804130-a356-428d-929b-abdbb3311f3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9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Lijnbaansgracht 187-192 - Lijnbaansgracht 187-19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Lijnbaansgracht 187-192</meta:user-defined>
    <meta:user-defined meta:name="OVERHEIDop.verkeersbordcode">E6</meta:user-defined>
    <dc:language>nl</dc:language>
    <meta:user-defined meta:name="OVERHEIDop.locatietype/OVERHEIDop.gebiedsmarkering">Adres</meta:user-defined>
    <meta:user-defined meta:name="DC.title">Amsterdam Centrum, verkeersbesluit aanleg gehandicaptenparkeerplaats op kenteken, Lijnbaansgracht 187-192</meta:user-defined>
    <meta:user-defined meta:name="DCTERMS.W3CDTF/DCTERMS.available">2026-08-14</meta:user-defined>
    <meta:user-defined meta:name="DCTERMS.W3CDTF/OVERHEIDop.jaargang">2026</meta:user-defined>
    <meta:user-defined meta:name="OVERHEIDop.publicationIssue">386947</meta:user-defined>
    <meta:user-defined meta:name="OVERHEIDop.GmbID/DC.identifier">gmb-2026-386947</meta:user-defined>
    <meta:user-defined meta:name="OVERHEIDop.versieInformatie"/>
  </office:meta>
</office:document-meta>
</file>