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rectificatie aantal bomen, omgevingsvergunning verleend, ‘Vijfhuizer- en Poelpolder’ Haarlem, ‘Vijfhuizer- en Poelpolder’ Haarlem, 0392-2026-0045337, Het verplanten van 7 bomen en kappen van 1 boom t.b.v. project kadeverbetering ‘Vijfhuizer- en Poelpolder’., verzonden 12-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9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045337</meta:user-defined>
    <meta:user-defined meta:name="DCTERMS.abstract">Het verplanten van 7 bomen en kappen van 1 boom t.b.v. project kadeverbetering ‘Vijfhuizer- en Poelpolder’.</meta:user-defined>
    <dc:language>nl</dc:language>
    <meta:user-defined meta:name="OVERHEIDop.locatietype/OVERHEIDop.gebiedsmarkering">Vlak</meta:user-defined>
    <meta:user-defined meta:name="DC.title">Gemeente Haarlem, rectificatie aantal bomen, omgevingsvergunning verleend, ‘Vijfhuizer- en Poelpolder’ Haarlem, ‘Vijfhuizer- en Poelpolder’ Haarlem, 0392-2026-0045337, Het verplanten van 7 bomen en kappen van 1 boom t.b.v. project kadeverbetering ‘Vijfhuizer- en Poelpolder’., verzonden 12-08-2026</meta:user-defined>
    <meta:user-defined meta:name="DCTERMS.W3CDTF/DCTERMS.available">2026-08-14</meta:user-defined>
    <meta:user-defined meta:name="DCTERMS.W3CDTF/OVERHEIDop.jaargang">2026</meta:user-defined>
    <meta:user-defined meta:name="OVERHEIDop.publicationIssue">386946</meta:user-defined>
    <meta:user-defined meta:name="OVERHEIDop.GmbID/DC.identifier">gmb-2026-386946</meta:user-defined>
    <meta:user-defined meta:name="OVERHEIDop.versieInformatie"/>
  </office:meta>
</office:document-meta>
</file>