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Kinderhuisvest 37-RD 2011NP Haarlem, 0392-2026-0133543, het verbouwen van de achterzijde van een bovenhuis, ontvangen op 12-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69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3543</meta:user-defined>
    <meta:user-defined meta:name="DCTERMS.abstract">het verbouwen van de achterzijde van een bovenhuis</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Kinderhuisvest 37-RD 2011NP Haarlem, 0392-2026-0133543, het verbouwen van de achterzijde van een bovenhuis, ontvangen op 12-08-2026</meta:user-defined>
    <meta:user-defined meta:name="DCTERMS.W3CDTF/DCTERMS.available">2026-08-14</meta:user-defined>
    <meta:user-defined meta:name="DCTERMS.W3CDTF/OVERHEIDop.jaargang">2026</meta:user-defined>
    <meta:user-defined meta:name="OVERHEIDop.publicationIssue">386938</meta:user-defined>
    <meta:user-defined meta:name="OVERHEIDop.GmbID/DC.identifier">gmb-2026-386938</meta:user-defined>
    <meta:user-defined meta:name="OVERHEIDop.versieInformatie"/>
  </office:meta>
</office:document-meta>
</file>