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059558447i2b40a667-cc79-4cb7-a04f-8b26052f7d3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aanleg gehandicaptenparkeerplaats op kenteken, Admiraliteitstraat 58-7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Admiraliteitstraat 58-72 (parkeervaknummer 123502486856)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4.48679245283017mm"><draw:image xlink:href="Pictures/Afbeelding2059558447i2b40a667-cc79-4cb7-a04f-8b26052f7d30.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93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3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3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Admiraliteitstraat 58-72 - Admiraliteitstraat 58-7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Admiraliteitstraat 58-72</meta:user-defined>
    <meta:user-defined meta:name="OVERHEIDop.verkeersbordcode">E6</meta:user-defined>
    <dc:language>nl</dc:language>
    <meta:user-defined meta:name="OVERHEIDop.locatietype/OVERHEIDop.gebiedsmarkering">Adres</meta:user-defined>
    <meta:user-defined meta:name="DC.title">Amsterdam Centrum, verkeersbesluit aanleg gehandicaptenparkeerplaats op kenteken, Admiraliteitstraat 58-72</meta:user-defined>
    <meta:user-defined meta:name="DCTERMS.W3CDTF/DCTERMS.available">2026-08-14</meta:user-defined>
    <meta:user-defined meta:name="DCTERMS.W3CDTF/OVERHEIDop.jaargang">2026</meta:user-defined>
    <meta:user-defined meta:name="OVERHEIDop.publicationIssue">386936</meta:user-defined>
    <meta:user-defined meta:name="OVERHEIDop.GmbID/DC.identifier">gmb-2026-386936</meta:user-defined>
    <meta:user-defined meta:name="OVERHEIDop.versieInformatie"/>
  </office:meta>
</office:document-meta>
</file>