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Cannenburgerweg 31, 1244RG A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1 augustus 2026 een aanvraag omgevingsvergunning ontvangen voor het realiseren van een dakopbouw op Cannenburgerweg 31, 1244RG Ankeveen. De aanvraag is geregistreerd onder zaaknummer Z2026-00000858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Omgevingsplanactiviteit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58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693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858</meta:user-defined>
    <meta:user-defined meta:name="DCTERMS.abstract">Betreft: Aanvraag op locatie Cannenburgerweg 31, 1244RG Ankeveen startdatum: 11 augustus 2026</meta:user-defined>
    <dc:language>nl</dc:language>
    <meta:user-defined meta:name="OVERHEIDop.locatietype/OVERHEIDop.gebiedsmarkering">Vlak</meta:user-defined>
    <meta:user-defined meta:name="DC.title">Kennisgeving ontvangst aanvraag omgevingsvergunning, Cannenburgerweg 31, 1244RG Ankeve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34</meta:user-defined>
    <meta:user-defined meta:name="OVERHEIDop.GmbID/DC.identifier">gmb-2026-386934</meta:user-defined>
    <meta:user-defined meta:name="OVERHEIDop.versieInformatie"/>
  </office:meta>
</office:document-meta>
</file>