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11 appartementen in een bestaand bedrijfspand en het bouwen van 16 garageboxen op de locatie van Heemstraweg 35-01 t/m 35-11 en 35G01 t/m 35G16 te Beneden-Leeuwen zaaknummer ODR2607892</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realiseren van 11 appartementen in een bestaand bedrijfspand en het bouwen van 16 garageboxen aan de van Heemstraweg 35-01 t/m 35-11 en 35G01 t/m 35G16 te Beneden-Leeuw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3 septem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8692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2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2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11 appartementen in een bestaand bedrijfspand en het bouwen van 16 garageboxen op de locatie van Heemstraweg 35-01 t/m 35-11 en 35G01 t/m 35G16 te Beneden-Leeuwen zaaknummer ODR2607892</meta:user-defined>
    <meta:user-defined meta:name="DCTERMS.W3CDTF/DCTERMS.available">2026-08-14</meta:user-defined>
    <meta:user-defined meta:name="DCTERMS.W3CDTF/OVERHEIDop.jaargang">2026</meta:user-defined>
    <meta:user-defined meta:name="OVERHEIDop.publicationIssue">386928</meta:user-defined>
    <meta:user-defined meta:name="OVERHEIDop.GmbID/DC.identifier">gmb-2026-386928</meta:user-defined>
    <meta:user-defined meta:name="OVERHEIDop.versieInformatie"/>
  </office:meta>
</office:document-meta>
</file>