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rmanstraat 7 1091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uitvoeren van funderingsherstel, het maken van constructieve doorbraken, het wijzigen van trappen en het wijzigen van de achtergevel en de kozijnen in de achtergevel</text:p>
            <text:p text:style-name="common-al">Zaakadres: Burmanstraat 7 1091SG Amsterdam</text:p>
            <text:p text:style-name="common-al">Datum ontvangst: 17-07-2026</text:p>
            <text:p text:style-name="common-al">Zaaknummer: Z2026-031734</text:p>
            <text:p text:style-name="common-al">DSO-nummer: 202607170036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9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34</meta:user-defined>
    <meta:user-defined meta:name="DCTERMS.abstract">wijzigen constructie achtergevel en binnenmuren ten behoeve van nieuwe kozijnen, trappen en deuren en het uitvoeren van funderingshers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urmanstraat 7 1091SG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24</meta:user-defined>
    <meta:user-defined meta:name="OVERHEIDop.GmbID/DC.identifier">gmb-2026-386924</meta:user-defined>
    <meta:user-defined meta:name="OVERHEIDop.versieInformatie"/>
  </office:meta>
</office:document-meta>
</file>