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2-08-2026 hebben wij de beslistermijn van de aanvraag omgevingsvergunning voor het verbouwen van een woning op het adres Tankinksweg 5 7495RL Ambt Delden, Ambt-Delden E 6829 verlengd. Deze aanvraag staat ingeschreven onder zaaknummer 0000110013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 waar de stukken ter inzage liggen</text:span>
          </text:p>
            <text:p text:style-name="last-al">De bovengenoemde aanvragen en besluiten liggen op afspraak ter inzage bij het gemeentehuis aan de Höfte 7 in Goor. Voor de openingstijden kunt de website (www.hofvantwente.nl) raadplegen of telefonisch met 0547-858585. Postadressen Gemeente Hof van Twente, Postbus 54, 7470 AB Goor. Rechtbank Oost-Nederland, Postbus 10067, 8000 GB Zwolle. Afdeling Bestuursrechtspraakvan de Raad van State, Postbus 20019, 2500 EA Den H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692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0136</meta:user-defined>
    <meta:user-defined meta:name="DCTERMS.abstract">het ver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12-08-2026 hebben wij de beslistermijn van de aanvraag omgevingsvergunning voor het verbouwen van een woning op het adres Tankinksweg 5 7495RL Ambt Delden, Ambt-Delden E 6829 verlengd. Deze aanvraag staat ingeschreven onder zaaknummer 00001100136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22</meta:user-defined>
    <meta:user-defined meta:name="OVERHEIDop.GmbID/DC.identifier">gmb-2026-386922</meta:user-defined>
    <meta:user-defined meta:name="OVERHEIDop.versieInformatie"/>
  </office:meta>
</office:document-meta>
</file>