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Prinsenstraat 10 en 12 Zaandam - het vervangen en aanpassen van dakkapellen in het voordakvlak van twee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981 - het vervangen en aanpassen van dakkapellen in het voordakvlak van twee woningen -  - op de locatie Prinsenstraat 10 en 12 Zaandam</text:p>
            <text:p text:style-name="common-al">Aanvraag ontvangen: 07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691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981</meta:user-defined>
    <dc:language>nl</dc:language>
    <meta:user-defined meta:name="OVERHEIDop.locatietype/OVERHEIDop.gebiedsmarkering">Vlak</meta:user-defined>
    <meta:user-defined meta:name="DC.title">Aanvraag omgevingsvergunning - Prinsenstraat 10 en 12 Zaandam - het vervangen en aanpassen van dakkapellen in het voordakvlak van twee wonin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12</meta:user-defined>
    <meta:user-defined meta:name="OVERHEIDop.GmbID/DC.identifier">gmb-2026-386912</meta:user-defined>
    <meta:user-defined meta:name="OVERHEIDop.versieInformatie"/>
  </office:meta>
</office:document-meta>
</file>