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Dag van de witte stok op De Wheem op 15 oktober 2026, De Wheem te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Evenementenvergunning ontvangen. De vergunning/ontheffing is aangevraagd voor Dag van de witte stok op De Wheem op 15 oktober 2026 op de De Wheem te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Evenementenvergunning ontvangen op 11-08-2026. We nemen waarschijnlijk voor 05-10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869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OVERHEIDop.referentienummer">00003720238</meta:user-defined>
    <dc:language>nl</dc:language>
    <meta:user-defined meta:name="OVERHEIDop.locatietype/OVERHEIDop.gebiedsmarkering">Punt</meta:user-defined>
    <meta:user-defined meta:name="DC.title">Aanvraag Evenementenvergunning, Dag van de witte stok op De Wheem op 15 oktober 2026, De Wheem te Mepp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00</meta:user-defined>
    <meta:user-defined meta:name="OVERHEIDop.GmbID/DC.identifier">gmb-2026-386900</meta:user-defined>
    <meta:user-defined meta:name="OVERHEIDop.versieInformatie"/>
  </office:meta>
</office:document-meta>
</file>