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ntheffing artikel 35 Vaartse Hoeve BBQ Contest 11 t/m 13 september 2026 op locatie Ruiterbaan 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12 augustus 2026 een beslissing genomen op de aanvraag voor Ontheffing artikel 35 Vaartse Hoeve BBQ Contest 11 t/m 13 september 2026 op locatie Ruiterbaan 1, geregistreerd onder zaaknummer Z2026-00001148.</text:p>
            <text:p text:style-name="common-al">De vergunning is verleend. </text:p>
            <text:p text:style-name="common-al">Het besluit heeft betrekking op de volgende activiteit(en):</text:p>
            <text:p text:style-name="common-al">- Schenken van zwak alcoholhoudende drank. </text:p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12 augustus 2026. Voor vragen of het inzien van een vergunning kunt u ook een mail sturen naar vergunningenhandhaving@dongen.nl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12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68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48</meta:user-defined>
    <meta:user-defined meta:name="DCTERMS.abstract">Ruiterbaan 1 Ontheffing artikel 35 Vaartse Hoeve BBQ Contest 11 t/m 13 september 2026 Ontvangstdatum: 13 juli 2026</meta:user-defined>
    <dc:language>nl</dc:language>
    <meta:user-defined meta:name="OVERHEIDop.locatietype/OVERHEIDop.gebiedsmarkering">Punt</meta:user-defined>
    <meta:user-defined meta:name="DC.title">Besluit op aanvraag Ontheffing artikel 35 Vaartse Hoeve BBQ Contest 11 t/m 13 september 2026 op locatie Ruiterbaan 1</meta:user-defined>
    <meta:user-defined meta:name="OVERHEIDop.datumEindeReactietermijn">2026-09-23</meta:user-defined>
    <meta:user-defined meta:name="OVERHEIDop.terinzageleggingBG">https://jeleefomgeving.nl/inzien/001325978/756b8a38-d138-438d-890c-ff9ed52b113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99</meta:user-defined>
    <meta:user-defined meta:name="OVERHEIDop.GmbID/DC.identifier">gmb-2026-386899</meta:user-defined>
    <meta:user-defined meta:name="OVERHEIDop.versieInformatie"/>
  </office:meta>
</office:document-meta>
</file>