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westzijde Hillegom (centraal gebied Pastoorslaan en omliggende toekomstige woningbouwlocaties), het uitbreiden van het middenspanningsnet en realiseren transformatorstation. Kenmerk Z2026-0000238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uitbreiden van het middenspanningsnet en realiseren transformatorstation.</text:p>
            <text:p text:style-name="common-al">
            <text:span text:style-name="nadrukcur">Datum ontvangst:</text:span>10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8689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384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Nieuwe aanvraag omgevingsvergunning, westzijde Hillegom (centraal gebied Pastoorslaan en omliggende toekomstige woningbouwlocaties), het uitbreiden van het middenspanningsnet en realiseren transformatorstation. Kenmerk Z2026-00002384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97</meta:user-defined>
    <meta:user-defined meta:name="OVERHEIDop.GmbID/DC.identifier">gmb-2026-386897</meta:user-defined>
    <meta:user-defined meta:name="OVERHEIDop.versieInformatie"/>
  </office:meta>
</office:document-meta>
</file>