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opslagcontainer van 28-8 t/m 7-9, op de stoep aan de overkant van Dr. Schaepmankade 3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op de stoep aan de overkant van Dr. Schaepmankade 31<text:span text:style-name="nadrukvet">; </text:span>het plaatsen van een opslagcontainer van 28-8 t/m 7-9</text:p>
            <text:p text:style-name="common-al">
            
          </text:p>
            <text:p text:style-name="common-al">Verzenddatum:  12-08-2026 </text:p>
            <text:p text:style-name="common-al">Zaaknummer: 00001394502</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689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9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9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4502</meta:user-defined>
    <dc:language>nl</dc:language>
    <meta:user-defined meta:name="OVERHEIDop.locatietype/OVERHEIDop.gebiedsmarkering">Vlak</meta:user-defined>
    <meta:user-defined meta:name="DC.title">Omgevingsvergunning regulier Verleend: het plaatsen van een opslagcontainer van 28-8 t/m 7-9, op de stoep aan de overkant van Dr. Schaepmankade 31</meta:user-defined>
    <meta:user-defined meta:name="DCTERMS.W3CDTF/DCTERMS.available">2026-08-14</meta:user-defined>
    <meta:user-defined meta:name="DCTERMS.W3CDTF/OVERHEIDop.jaargang">2026</meta:user-defined>
    <meta:user-defined meta:name="OVERHEIDop.publicationIssue">386893</meta:user-defined>
    <meta:user-defined meta:name="OVERHEIDop.GmbID/DC.identifier">gmb-2026-386893</meta:user-defined>
    <meta:user-defined meta:name="OVERHEIDop.versieInformatie"/>
  </office:meta>
</office:document-meta>
</file>