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Dokter Koomansstraat ter hoogte van huisnummer 26 in Abcoude</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1336341 voor een omgevingsvergunning voor een ontheffing plaatsen vuilcontainer open voor de periode 2 september t/m 19 september 2026 in verband met verwijderen/slopen van de bestaande keuken in de woning, nabij de Dokter Koomansstraat ter hoogte van huisnummer 26 in Abcoude.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2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68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6341</meta:user-defined>
    <dc:language>nl</dc:language>
    <meta:user-defined meta:name="OVERHEIDop.locatietype/OVERHEIDop.gebiedsmarkering">Vlak</meta:user-defined>
    <meta:user-defined meta:name="DC.title">Kennisgeving besluit op aanvraag omgevingsvergunning Dokter Koomansstraat ter hoogte van huisnummer 26 in Abcoude</meta:user-defined>
    <meta:user-defined meta:name="DCTERMS.W3CDTF/DCTERMS.available">2026-08-14</meta:user-defined>
    <meta:user-defined meta:name="DCTERMS.W3CDTF/OVERHEIDop.jaargang">2026</meta:user-defined>
    <meta:user-defined meta:name="OVERHEIDop.publicationIssue">386884</meta:user-defined>
    <meta:user-defined meta:name="OVERHEIDop.GmbID/DC.identifier">gmb-2026-386884</meta:user-defined>
    <meta:user-defined meta:name="OVERHEIDop.versieInformatie"/>
  </office:meta>
</office:document-meta>
</file>