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820e5762-ccc7-4f6c-b330-f650b1f9e669.jpg" manifest:media-type="image/x-eps"/>
  <manifest:file-entry manifest:full-path="Pictures/Fotoi07c2ff51-ff35-46c4-9367-e604b3e57c8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Peltlaan ter hoogte van huisnummer 154</text:p>
            <text:p text:style-name="common-al">Datum: 11 augustus 2026</text:p>
            <text:p text:style-name="common-al">Kenmerk: 34170089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Peltlaan ter hoogte van huisnummer 154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03.15471698113207mm"><draw:image xlink:href="Pictures/Plattegrondi820e5762-ccc7-4f6c-b330-f650b1f9e669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70188679245283mm"><draw:image xlink:href="Pictures/Fotoi07c2ff51-ff35-46c4-9367-e604b3e57c81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68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Peltlaan 15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74</meta:user-defined>
    <meta:user-defined meta:name="OVERHEIDop.GmbID/DC.identifier">gmb-2026-386874</meta:user-defined>
    <meta:user-defined meta:name="OVERHEIDop.versieInformatie"/>
  </office:meta>
</office:document-meta>
</file>