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Hulst, Absdaalseweg ongenummerd, kadastraal bekend als HUL00 D 17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de riolering en de bovengrondse inrichting vervangen aan Hulst, Absdaalseweg ongenummerd, kadastraal bekend als HUL00 D 1711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de riolering en de bovengrondse inrichting vervangen aan Hulst, Absdaalseweg ongenummerd, kadastraal bekend als HUL00 D 1711.</text:p>
            <text:p text:style-name="common-al">
            
          </text:p>
            <text:p text:style-name="common-al">Ons kenmerk is 06771052852.</text:p>
            <text:p text:style-name="common-al">Verzenddatum is .12-08-2026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687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52852</meta:user-defined>
    <meta:user-defined meta:name="DCTERMS.abstract">Toestemming voor 06771052852 de riolering en de bovengrondse inrichting vervangen aan Hulst, Absdaalseweg ongenummerd, kadastraal bekend als HUL00 D 1711</meta:user-defined>
    <dc:language>nl</dc:language>
    <meta:user-defined meta:name="OVERHEIDop.locatietype/OVERHEIDop.gebiedsmarkering">Vlak</meta:user-defined>
    <meta:user-defined meta:name="DC.title">Definitief besluit omgevingsvergunning, Hulst, Absdaalseweg ongenummerd, kadastraal bekend als HUL00 D 1711</meta:user-defined>
    <meta:user-defined meta:name="OVERHEIDop.datumEindeReactietermijn">2026-09-23</meta:user-defined>
    <meta:user-defined meta:name="OVERHEIDop.terinzageleggingBG">https://www.digitale-inzage.nl/Gemeente%20Hulst/dossier/1fkzWfs4G0Kaxa18WOX4pQ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73</meta:user-defined>
    <meta:user-defined meta:name="OVERHEIDop.GmbID/DC.identifier">gmb-2026-386873</meta:user-defined>
    <meta:user-defined meta:name="OVERHEIDop.versieInformatie"/>
  </office:meta>
</office:document-meta>
</file>