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in- en uitrit) voor het aanleggen van een in-uitrit - 't Zuden 53 9351LB Leek, Leek (LEE01) D 56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augustus 2026 een besluit genomen op de aanvraag met zaaknummer 2026190333 voor het aanleggen van een in-uitrit op locatie 't Zuden 53 9351LB Leek, Leek (LEE01) D 5614. De vergunning is ingetrokken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het aanleggen van een in-uitrit.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68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190333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: Omgevingsvergunning (in- en uitrit) voor het aanleggen van een in-uitrit - 't Zuden 53 9351LB Leek, Leek (LEE01) D 561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57</meta:user-defined>
    <meta:user-defined meta:name="OVERHEIDop.GmbID/DC.identifier">gmb-2026-386857</meta:user-defined>
    <meta:user-defined meta:name="OVERHEIDop.versieInformatie"/>
  </office:meta>
</office:document-meta>
</file>