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Koninginneweg 86 2012GR Haarlem, 0392-2026-0133522, het vervangen van bestaande walbeschoeiing, ontvangen op 12-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685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5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5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33522</meta:user-defined>
    <meta:user-defined meta:name="DCTERMS.abstract">het vervangen van bestaande walbeschoeiing</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Koninginneweg 86 2012GR Haarlem, 0392-2026-0133522, het vervangen van bestaande walbeschoeiing, ontvangen op 12-08-2026</meta:user-defined>
    <meta:user-defined meta:name="DCTERMS.W3CDTF/DCTERMS.available">2026-08-14</meta:user-defined>
    <meta:user-defined meta:name="DCTERMS.W3CDTF/OVERHEIDop.jaargang">2026</meta:user-defined>
    <meta:user-defined meta:name="OVERHEIDop.publicationIssue">386856</meta:user-defined>
    <meta:user-defined meta:name="OVERHEIDop.GmbID/DC.identifier">gmb-2026-386856</meta:user-defined>
    <meta:user-defined meta:name="OVERHEIDop.versieInformatie"/>
  </office:meta>
</office:document-meta>
</file>