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Van Breestraat 21-2 1071Z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maken van twee warmtepompen op het hoofddak van het gebouw  en het vergroten van het dakterras op hoofddak</text:p>
            <text:p text:style-name="common-al">Besluit: verleend</text:p>
            <text:p text:style-name="common-al">Besluit verzonden op: 12-08-2026</text:p>
            <text:p text:style-name="common-al">Zaakadres: Van Breestraat 21-2 1071ZE Amsterdam</text:p>
            <text:p text:style-name="common-al">Zaaknummer: Z2026-007736</text:p>
            <text:p text:style-name="common-al">DSO-nummer: 202602180139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07736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2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85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5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5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7736</meta:user-defined>
    <meta:user-defined meta:name="DCTERMS.abstract">maken van twee warmtepompen op het hoofddak van het gebouw  en het vergroten van het dakterras op hoofdda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Van Breestraat 21-2 1071ZE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853</meta:user-defined>
    <meta:user-defined meta:name="OVERHEIDop.GmbID/DC.identifier">gmb-2026-386853</meta:user-defined>
    <meta:user-defined meta:name="OVERHEIDop.versieInformatie"/>
  </office:meta>
</office:document-meta>
</file>