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Landsteinerstraat 10 1025 KR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van een dakkapel aan de voorkant van de woning</text:p>
            <text:p text:style-name="common-al">Besluit: verleend</text:p>
            <text:p text:style-name="common-al">Besluit verzonden op: 11-08-2026</text:p>
            <text:p text:style-name="common-al">Zaakadres: Landsteinerstraat 10 1025 KR Amsterdam</text:p>
            <text:p text:style-name="common-al">Zaaknummer: Z2026-027614</text:p>
            <text:p text:style-name="common-al">DSO-nummer: 2026062301640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wabovergunningensdn@amsterdam.nl?Subject=Dossiernummer Z2026-027614" xlink:type="simple">wabovergunningensdn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1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850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85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85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7614</meta:user-defined>
    <meta:user-defined meta:name="DCTERMS.abstract">plaatsen van een dakkapel aan de voorkant van de won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Landsteinerstraat 10 1025 KR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850</meta:user-defined>
    <meta:user-defined meta:name="OVERHEIDop.GmbID/DC.identifier">gmb-2026-386850</meta:user-defined>
    <meta:user-defined meta:name="OVERHEIDop.versieInformatie"/>
  </office:meta>
</office:document-meta>
</file>