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0555, Buitenvest 31, 4931CG Geertrui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gemeente heeft op 12 augustus 2026 een besluit tot verlenging van de procedure genomen op de aanvraag met zaaknummer Z2026-00000555 voor het tijdelijk opslaan van grond en tegels op locatie Buitenvest 31, 4931CG Geertruidenberg. De procedure is verlengd met een termijn van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8684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eertrui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555</meta:user-defined>
    <meta:user-defined meta:name="DCTERMS.abstract">Betreft: beschikking verlenging beslistermijn op locatie Buitenvest 31, 4931CG Geertruidenber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termijnverlenging Z2026-00000555, Buitenvest 31, 4931CG Geertruidenber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842</meta:user-defined>
    <meta:user-defined meta:name="OVERHEIDop.GmbID/DC.identifier">gmb-2026-386842</meta:user-defined>
    <meta:user-defined meta:name="OVERHEIDop.versieInformatie"/>
  </office:meta>
</office:document-meta>
</file>