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Haarlemmermeerstraat 125-H 1058J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rookgasafvoer aan de achterzijde van het pand</text:p>
            <text:p text:style-name="common-al">Besluit: buiten behandeling gesteld</text:p>
            <text:p text:style-name="common-al">Besluit verzonden op: 12-08-2026</text:p>
            <text:p text:style-name="common-al">Zaakadres: Haarlemmermeerstraat 125-H 1058JW Amsterdam</text:p>
            <text:p text:style-name="common-al">Zaaknummer: Z2026-027398</text:p>
            <text:p text:style-name="common-al">DSO-nummer: 202606220188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7398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83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398</meta:user-defined>
    <meta:user-defined meta:name="DCTERMS.abstract">plaatsen van een rookgasafvoer aan de achterzijde van het pa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Haarlemmermeerstraat 125-H 1058JW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35</meta:user-defined>
    <meta:user-defined meta:name="OVERHEIDop.GmbID/DC.identifier">gmb-2026-386835</meta:user-defined>
    <meta:user-defined meta:name="OVERHEIDop.versieInformatie"/>
  </office:meta>
</office:document-meta>
</file>