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Lichtjesavond 2026, Dorpsstraat 95, 1721 BC Broek op Langedijk</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Lichtjesavond 2026 Broek op Langedijk</text:p>
            <text:p text:style-name="common-al">Datum activiteit: 5 september 2026</text:p>
            <text:p text:style-name="common-al">Locatie: Dorpsstraat 95, 1721 BC Broek op Langedijk</text:p>
            <text:p text:style-name="common-al">Verzonden op:  12 augustus 2026</text:p>
            <text:p text:style-name="common-al">Zaaknummer: 1264702</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68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64702</meta:user-defined>
    <dc:language>nl</dc:language>
    <meta:user-defined meta:name="OVERHEIDop.locatietype/OVERHEIDop.gebiedsmarkering">Punt</meta:user-defined>
    <meta:user-defined meta:name="DC.title">Kennisgeving besluit op evenementenvergunning Lichtjesavond 2026, Dorpsstraat 95, 1721 BC Broek op Langedijk</meta:user-defined>
    <meta:user-defined meta:name="DCTERMS.W3CDTF/DCTERMS.available">2026-08-14</meta:user-defined>
    <meta:user-defined meta:name="DCTERMS.W3CDTF/OVERHEIDop.jaargang">2026</meta:user-defined>
    <meta:user-defined meta:name="OVERHEIDop.publicationIssue">386831</meta:user-defined>
    <meta:user-defined meta:name="OVERHEIDop.GmbID/DC.identifier">gmb-2026-386831</meta:user-defined>
    <meta:user-defined meta:name="OVERHEIDop.versieInformatie"/>
  </office:meta>
</office:document-meta>
</file>