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Vijverzicht 99, 2543 AV 's-Gravenhage, Vijverzicht 337, 's-Gravenhage, Vijverzicht 169, 's-Gravenhage, Vijverzicht 245, 2543 AV 's-Gravenhage, Vijverzicht 301,</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de panden Vijverzicht 99 tot en met 375</text:p>
            <text:p text:style-name="common-al"/>
            <text:p text:style-name="common-al">
            <text:span text:style-name="nadrukvet">
              <text:span text:style-name="nadrukcur">Ons kenmerk: </text:span>
            </text:span>VTH2026-66582</text:p>
            <text:p text:style-name="common-al">
            
          </text:p>
            <text:p text:style-name="common-al">
            <text:span text:style-name="nadrukvet">
              <text:span text:style-name="nadrukcur">Stadsdeel:</text:span>
            </text:span>
          </text:p>
            <text:p text:style-name="common-al">   Escamp           </text:p>
            <text:p text:style-name="common-al">
            
          </text:p>
            <text:p text:style-name="common-al">
            
          </text:p>
            <text:p text:style-name="common-al">
            <text:span text:style-name="nadrukvet">
              <text:span text:style-name="nadrukcur">Locatie(s):</text:span>
            </text:span>
          </text:p>
            <text:p text:style-name="common-al">Vijverzicht 99, 2543 AV 's-Gravenhage, Vijverzicht 337, 's-Gravenhage, Vijverzicht 169, 's-Gravenhage, Vijverzicht 245, 2543 AV 's-Gravenhage, Vijverzicht 301, 's-Gravenhage, Vijverzicht 315, 's-Gravenhage, Vijverzicht 153, 's-Gravenhage, Vijverzicht 343, 's-Gravenhage, Vijverzicht 191, 's-Gravenhage, Vijverzicht 157, 's-Gravenhage, Vijverzicht 353, 's-Gravenhage, Vijverzicht 207, 's-Gravenhage, Vijverzicht 271, 2543 AV 's-Gravenhage, Vijverzicht 181, 's-Gravenhage, Vijverzicht 331, 's-Gravenhage, Vijverzicht 177, 's-Gravenhage, Vijverzicht 323, 2543 AV 's-Gravenhage, Vijverzicht 119, 's-Gravenhage, Vijverzicht 209, 's-Gravenhage, Vijverzicht 257, 's-Gravenhage, Vijverzicht 197, 's-Gravenhage, Vijverzicht 143, 2543 AV 's-Gravenhage, Vijverzicht 183, 's-Gravenhage, Vijverzicht 141, 's-Gravenhage, Vijverzicht 201, 's-Gravenhage, Vijverzicht 333, 's-Gravenhage, Vijverzicht 159, 's-Gravenhage, Vijverzicht 239, 's-Gravenhage, Vijverzicht 173, 's-Gravenhage, Vijverzicht 339, 's-Gravenhage, Vijverzicht 139, 2543 AV 's-Gravenhage, Vijverzicht 149, 's-Gravenhage, Vijverzicht 355, 's-Gravenhage, Vijverzicht 345, 's-Gravenhage, Vijverzicht 229, 's-Gravenhage, Vijverzicht 137, 's-Gravenhage, Vijverzicht 237, 's-Gravenhage, Vijverzicht 111, 's-Gravenhage, Vijverzicht 113, 's-Gravenhage, Vijverzicht 195, 2543 AV 's-Gravenhage, Vijverzicht 121, 's-Gravenhage, Vijverzicht 263, 's-Gravenhage, Vijverzicht 231, 2543 AV 's-Gravenhage, Vijverzicht 351, 's-Gravenhage, Vijverzicht 107, 's-Gravenhage, Vijverzicht 249, 2543 AV 's-Gravenhage, Vijverzicht 285, 's-Gravenhage, Vijverzicht 161, 's-Gravenhage, Vijverzicht 241, 's-Gravenhage, Vijverzicht 127, 's-Gravenhage, Vijverzicht 287, 's-Gravenhage, Vijverzicht 101, 2543 AV 's-Gravenhage, Vijverzicht 317, 's-Gravenhage, Vijverzicht 369, 's-Gravenhage, Vijverzicht 357, 's-Gravenhage, Vijverzicht 225, 2543 AV 's-Gravenhage, Vijverzicht 189, 's-Gravenhage, Vijverzicht 291, 's-Gravenhage, Vijverzicht 131, 2543 AV 's-Gravenhage, Vijverzicht 213, 's-Gravenhage, Vijverzicht 281, 's-Gravenhage, Vijverzicht 217, 's-Gravenhage, Vijverzicht 359, 's-Gravenhage, Vijverzicht 199, 's-Gravenhage, Vijverzicht 115, 's-Gravenhage, Vijverzicht 211, 's-Gravenhage, Vijverzicht 289, 's-Gravenhage, Vijverzicht 165, 's-Gravenhage, Vijverzicht 267, 's-Gravenhage, Vijverzicht 167, 's-Gravenhage, Vijverzicht 247, 2543 AV 's-Gravenhage, Vijverzicht 259, 2543 AV 's-Gravenhage, Vijverzicht 255, 's-Gravenhage, Vijverzicht 297, 's-Gravenhage, Vijverzicht 205, 's-Gravenhage, Vijverzicht 279, 's-Gravenhage, Vijverzicht 305, 2543 AV 's-Gravenhage, Vijverzicht 367, 's-Gravenhage, Vijverzicht 311, 's-Gravenhage, Vijverzicht 227, 's-Gravenhage, Vijverzicht 283, 's-Gravenhage, Vijverzicht 251, 's-Gravenhage, Vijverzicht 219, 2543 AV 's-Gravenhage, Vijverzicht 125, 's-Gravenhage, Vijverzicht 275, 's-Gravenhage, Vijverzicht 243, 's-Gravenhage, Vijverzicht 179, 's-Gravenhage, Vijverzicht 361, 's-Gravenhage, Vijverzicht 309, 's-Gravenhage, Vijverzicht 175, 2543 AV 's-Gravenhage, Vijverzicht 123, 2543 AV 's-Gravenhage, Vijverzicht 163, 's-Gravenhage, Vijverzicht 147, 's-Gravenhage, Vijverzicht 155, 's-Gravenhage, Vijverzicht 303, 2543 AV 's-Gravenhage, Vijverzicht 299, 's-Gravenhage, Vijverzicht 307, 's-Gravenhage, Vijverzicht 187, 2543 AV 's-Gravenhage, Vijverzicht 273, 's-Gravenhage, Vijverzicht 265, 's-Gravenhage, Vijverzicht 193, 's-Gravenhage, Vijverzicht 349, 's-Gravenhage, Vijverzicht 371, 's-Gravenhage, Vijverzicht 319, 's-Gravenhage, Vijverzicht 203, 's-Gravenhage, Vijverzicht 221, 's-Gravenhage, Vijverzicht 327, 's-Gravenhage, Vijverzicht 293, 's-Gravenhage, Vijverzicht 325, 's-Gravenhage, Vijverzicht 295, 's-Gravenhage, Vijverzicht 261, 's-Gravenhage, Vijverzicht 233, 's-Gravenhage, Vijverzicht 129, 's-Gravenhage, Vijverzicht 145, 's-Gravenhage, Vijverzicht 223, 's-Gravenhage, Vijverzicht 321, 's-Gravenhage, Vijverzicht 365, 's-Gravenhage, Vijverzicht 135, 2543 AV 's-Gravenhage, Vijverzicht 277, 's-Gravenhage, Vijverzicht 133, 's-Gravenhage, Vijverzicht 347, 's-Gravenhage, Vijverzicht 329, 's-Gravenhage, Vijverzicht 117, 's-Gravenhage, Vijverzicht 185, 's-Gravenhage, Vijverzicht 235, 's-Gravenhage, Vijverzicht 253, 2543 AV 's-Gravenhage, Vijverzicht 375, 's-Gravenhage, Vijverzicht 373, 's-Gravenhage, Vijverzicht 215, 's-Gravenhage, Vijverzicht 363, 's-Gravenhage, Vijverzicht 313, 's-Gravenhage, Vijverzicht 109, 's-Gravenhage, Vijverzicht 269, 's-Gravenhage, Vijverzicht 335, 2543 AV 's-Gravenhage, Vijverzicht 341, 's-Gravenhage, Vijverzicht 151, 2543 AV 's-Gravenhage, Vijverzicht 171, 's-Gravenhage</text:p>
            <text:p text:style-name="common-al">
            
          </text:p>
            <text:p text:style-name="common-al">
            <text:span text:style-name="nadrukvet">
              <text:span text:style-name="nadrukcur">Ontvangstdatum aanvraag:</text:span>
            </text:span>
          </text:p>
            <text:p text:style-name="common-al"> 12-08-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83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3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66582</meta:user-defined>
    <meta:user-defined meta:name="DCTERMS.abstract">het brandveilig in gebruik nemen van de panden Vijverzicht 99 tot en met 37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Melding brandveilig gebruik, Vijverzicht 99, 2543 AV 's-Gravenhage, Vijverzicht 337, 's-Gravenhage, Vijverzicht 169, 's-Gravenhage, Vijverzicht 245, 2543 AV 's-Gravenhage, Vijverzicht 301,</meta:user-defined>
    <meta:user-defined meta:name="DCTERMS.W3CDTF/DCTERMS.available">2026-08-14</meta:user-defined>
    <meta:user-defined meta:name="DCTERMS.W3CDTF/OVERHEIDop.jaargang">2026</meta:user-defined>
    <meta:user-defined meta:name="OVERHEIDop.publicationIssue">386830</meta:user-defined>
    <meta:user-defined meta:name="OVERHEIDop.GmbID/DC.identifier">gmb-2026-386830</meta:user-defined>
    <meta:user-defined meta:name="OVERHEIDop.versieInformatie"/>
  </office:meta>
</office:document-meta>
</file>