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iopter 96 1025 MS Amsterdam, Diopter 98 1025M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verdiepingslaag tussen nummer 96 en 98, het dichtbouwen van het balkon en het realiseren van een terras bij nummer 96</text:p>
            <text:p text:style-name="common-al">Besluit: verleend</text:p>
            <text:p text:style-name="common-al">Besluit verzonden op: 11-08-2026</text:p>
            <text:p text:style-name="common-al">Zaakadres: Diopter 96 1025 MS Amsterdam, Diopter 98 1025MS Amsterdam</text:p>
            <text:p text:style-name="common-al">Zaaknummer: Z2026-023724</text:p>
            <text:p text:style-name="common-al">DSO-nummer: 202606010074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3724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82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724</meta:user-defined>
    <meta:user-defined meta:name="DCTERMS.abstract">realiseren van een verdiepingslaag tussen nummer 96 en 98, het dichtbouwen van het balkon en het realiseren van een terras bij nummer 9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Diopter 96 1025 MS Amsterdam, Diopter 98 1025MS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26</meta:user-defined>
    <meta:user-defined meta:name="OVERHEIDop.GmbID/DC.identifier">gmb-2026-386826</meta:user-defined>
    <meta:user-defined meta:name="OVERHEIDop.versieInformatie"/>
  </office:meta>
</office:document-meta>
</file>