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Gortersweg 13, 1871CC Schoorl, het kappen van 2 bomen, datum ontvangst 1 augustus 2026 (Z2026-0000685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8682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2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2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6853</meta:user-defined>
    <meta:user-defined meta:name="DCTERMS.abstract">Gortersweg 13, 1871CC Schoorl, het kappen van 2 bomen, datum ontvangst 1 augustus 2026 (Z2026-00006853)</meta:user-defined>
    <dc:language>nl</dc:language>
    <meta:user-defined meta:name="OVERHEIDop.locatietype/OVERHEIDop.gebiedsmarkering">Vlak</meta:user-defined>
    <meta:user-defined meta:name="DC.title">Gemeente Bergen, ontvangen aanvraag omgevingsvergunning, Gortersweg 13, 1871CC Schoorl, het kappen van 2 bomen, datum ontvangst 1 augustus 2026 (Z2026-00006853)</meta:user-defined>
    <meta:user-defined meta:name="DCTERMS.W3CDTF/DCTERMS.available">2026-08-14</meta:user-defined>
    <meta:user-defined meta:name="DCTERMS.W3CDTF/OVERHEIDop.jaargang">2026</meta:user-defined>
    <meta:user-defined meta:name="OVERHEIDop.publicationIssue">386822</meta:user-defined>
    <meta:user-defined meta:name="OVERHEIDop.GmbID/DC.identifier">gmb-2026-386822</meta:user-defined>
    <meta:user-defined meta:name="OVERHEIDop.versieInformatie"/>
  </office:meta>
</office:document-meta>
</file>