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 voor Vaartse Hoeve BBQ Contest 11 t/m 13 september 2026 op locatie Ruiterbaan 1, 5106RJ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12 augustus 2026 een beslissing genomen op de aanvraag van een evenementenvergunning voor Vaartse Hoeve BBQ Contest 11 t/m 13 september 2026 op locatie Ruiterbaan 1, 5106RJ Dongen, geregistreerd onder zaaknummer Z2026-00000161.</text:p>
            <text:p text:style-name="common-al">De vergunning is verle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Organiseren evenement</text:p>
              </text:list-item>
            </text:list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12 augustus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12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682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161</meta:user-defined>
    <meta:user-defined meta:name="DCTERMS.abstract">Ruiterbaan 1, 5106RJ Dongen</meta:user-defined>
    <dc:language>nl</dc:language>
    <meta:user-defined meta:name="OVERHEIDop.locatietype/OVERHEIDop.gebiedsmarkering">Punt</meta:user-defined>
    <meta:user-defined meta:name="DC.title">Besluit op aanvraag evenementenvergunning voor Vaartse Hoeve BBQ Contest 11 t/m 13 september 2026 op locatie Ruiterbaan 1, 5106RJ Dongen</meta:user-defined>
    <meta:user-defined meta:name="OVERHEIDop.datumEindeReactietermijn">2026-09-23</meta:user-defined>
    <meta:user-defined meta:name="OVERHEIDop.terinzageleggingBG">https://jeleefomgeving.nl/inzien/001325978/2ac170d8-230d-4884-b925-a0fafa50396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20</meta:user-defined>
    <meta:user-defined meta:name="OVERHEIDop.GmbID/DC.identifier">gmb-2026-386820</meta:user-defined>
    <meta:user-defined meta:name="OVERHEIDop.versieInformatie"/>
  </office:meta>
</office:document-meta>
</file>