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3 - Verkeersmaatr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ino</text:span>
          </text:p>
            <text:p text:style-name="common-al">
            <text:span text:style-name="nadrukvet">Paalweg</text:span>
          </text:p>
            <text:p text:style-name="common-al">I.v.m. de Pompdagen wordt zondag 23 augustus de Vlaminckhorstweg en een gedeelte van de Paalweg (inclusief gedeelte Klaproos), vanaf de Canadastraat tot aan de Bendijksweg, afgesloten voor de Pomptoertocht.</text:p>
            <text:p text:style-name="common-al">Bekijk de melding via <text:a xlink:href="https://melvin.ndw.nu/public/situation/611543" xlink:type="simple">https://melvin.ndw.nu/public/situation/611543</text:a></text:p>
            <text:p text:style-name="common-al"/>
            <text:p text:style-name="common-al">
            <text:span text:style-name="nadrukvet">Heino</text:span>
          </text:p>
            <text:p text:style-name="common-al">
            <text:span text:style-name="nadrukvet">Prins Bernhardstraat</text:span>
          </text:p>
            <text:p text:style-name="common-al">I.v.m. de Pompdagen worden zaterdag 22 augustus van 05:00 uur tot 20:00 uur (Daggie Old Heino) de volgende wegen afgezet;</text:p>
            <text:p text:style-name="common-al">• Marktstraat, tussen Prins Bernardstraat en de Haarstraat;</text:p>
            <text:p text:style-name="common-al">• Brinkweg, vanaf de Klompstraat tot aan de Dorpsstraat;</text:p>
            <text:p text:style-name="common-al">• Prins Bernardstraat;</text:p>
            <text:p text:style-name="common-al">• Prinses Wilhelminastraat;</text:p>
            <text:p text:style-name="common-al">• Prinses Emmasttraat;</text:p>
            <text:p text:style-name="common-al">• Koningin Julianastraat;</text:p>
            <text:p text:style-name="common-al">• Schoolstraat;</text:p>
            <text:p text:style-name="common-al">• Stationsweg, tussen de Kloostermanshof en Van Sonsbeeckstraat.</text:p>
            <text:p text:style-name="common-al">Bekijk de melding via <text:a xlink:href="https://melvin.ndw.nu/public/situation/611539" xlink:type="simple">https://melvin.ndw.nu/public/situation/611539</text:a></text:p>
            <text:p text:style-name="common-al"/>
            <text:p text:style-name="common-al">
            <text:span text:style-name="nadrukvet">Heino</text:span>
          </text:p>
            <text:p text:style-name="common-al">
            <text:span text:style-name="nadrukvet">Rozendaelseweg</text:span>
          </text:p>
            <text:p text:style-name="common-al">Vanwege werkzaamheden aan de waterleiding zal de Rozendaelseweg (tussen de Bendijksweg en de Brinkweg) tijdelijk worden afgesloten van 24-08-2026 07:00 uur t/m 04-09-2026 18:00 uur.</text:p>
            <text:p text:style-name="common-al">Bekijk de melding via <text:a xlink:href="https://melvin.ndw.nu/public/situation/607620" xlink:type="simple">https://melvin.ndw.nu/public/situation/607620</text:a></text:p>
            <text:p text:style-name="common-al"/>
            <text:p text:style-name="common-al">
            <text:span text:style-name="nadrukvet">Nieuw Heeten</text:span>
          </text:p>
            <text:p text:style-name="common-al">
            <text:span text:style-name="nadrukvet">Marissinkhof</text:span>
          </text:p>
            <text:p text:style-name="common-al">Van 1-9-2026 t/m 23-9-2026 is de Marissinkhof in Nieuw Heeten (van kruising Scholtenstraat tot huisnummer 14) afgesloten voor alle verkeer i.v.m. herstraatwerkzaamheden.</text:p>
            <text:p text:style-name="common-al">Bekijk de melding via <text:a xlink:href="https://melvin.ndw.nu/public/situation/604181" xlink:type="simple">https://melvin.ndw.nu/public/situation/604181</text:a></text:p>
            <text:p text:style-name="common-al"/>
            <text:p text:style-name="common-al"> Indien er bij de Melvin melding geen contactinformatie staat vermeld dan kun u voor meer informatie contact opnemen met de gemeente Raalte telefoon (0572) 34 77 99.  Een overzicht van alle verkeersmaatregelen kunt u vinden in <text:a xlink:href="https://melvin.ndw.nu/public" xlink:type="simple">Melvin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68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3 - Verkeersmaatregel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818</meta:user-defined>
    <meta:user-defined meta:name="OVERHEIDop.GmbID/DC.identifier">gmb-2026-386818</meta:user-defined>
    <meta:user-defined meta:name="OVERHEIDop.versieInformatie"/>
  </office:meta>
</office:document-meta>
</file>