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orte Herenstraat 26 2011LX Haarlem, 0392-2026-0133508, het realiseren van een zelfstandige woonruimte op een begaande grond, ontvangen op 1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8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3508</meta:user-defined>
    <meta:user-defined meta:name="DCTERMS.abstract">het realiseren van een zelfstandige woonruimte op een begaande grond</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Korte Herenstraat 26 2011LX Haarlem, 0392-2026-0133508, het realiseren van een zelfstandige woonruimte op een begaande grond, ontvangen op 11-08-2026</meta:user-defined>
    <meta:user-defined meta:name="DCTERMS.W3CDTF/DCTERMS.available">2026-08-14</meta:user-defined>
    <meta:user-defined meta:name="DCTERMS.W3CDTF/OVERHEIDop.jaargang">2026</meta:user-defined>
    <meta:user-defined meta:name="OVERHEIDop.publicationIssue">386814</meta:user-defined>
    <meta:user-defined meta:name="OVERHEIDop.GmbID/DC.identifier">gmb-2026-386814</meta:user-defined>
    <meta:user-defined meta:name="OVERHEIDop.versieInformatie"/>
  </office:meta>
</office:document-meta>
</file>