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bouwen van een schuur en realiseren van een schuur - Hunzeweg 6, 9893 PC Garnwerd, Ezinge (EZG00) C 912</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 augustus 2026 een besluit genomen op de aanvraag met zaaknummer 2026191580 voor het verbouwen van een schuur en realiseren van een schuur op locatie Hunzeweg 6, 9893 PC Garnwerd, Ezinge (EZG00) C 912. De vergunning is Verleend. Het besluit betreft de volgende onderdelen:</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8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580</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bouwen van een schuur en realiseren van een schuur - Hunzeweg 6, 9893 PC Garnwerd, Ezinge (EZG00) C 912</meta:user-defined>
    <meta:user-defined meta:name="DCTERMS.W3CDTF/DCTERMS.available">2026-08-14</meta:user-defined>
    <meta:user-defined meta:name="DCTERMS.W3CDTF/OVERHEIDop.jaargang">2026</meta:user-defined>
    <meta:user-defined meta:name="OVERHEIDop.publicationIssue">386811</meta:user-defined>
    <meta:user-defined meta:name="OVERHEIDop.GmbID/DC.identifier">gmb-2026-386811</meta:user-defined>
    <meta:user-defined meta:name="OVERHEIDop.versieInformatie"/>
  </office:meta>
</office:document-meta>
</file>