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Strand Bergen aan Zee 10, 1865AT Bergen aan Zee, het verplaatsen van paviljoen Zuid, datum ontvangst 11 augustus 2026 (Z2026-000070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680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0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0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075</meta:user-defined>
    <meta:user-defined meta:name="DCTERMS.abstract">Strand Bergen aan Zee 10, 1865AT Bergen aan Zee, het verplaatsen van paviljoen Zuid, datum ontvangst 11 augustus 2026 (Z2026-00007075)</meta:user-defined>
    <dc:language>nl</dc:language>
    <meta:user-defined meta:name="OVERHEIDop.locatietype/OVERHEIDop.gebiedsmarkering">Vlak</meta:user-defined>
    <meta:user-defined meta:name="DC.title">Gemeente Bergen, ontvangen aanvraag omgevingsvergunning, Strand Bergen aan Zee 10, 1865AT Bergen aan Zee, het verplaatsen van paviljoen Zuid, datum ontvangst 11 augustus 2026 (Z2026-00007075)</meta:user-defined>
    <meta:user-defined meta:name="DCTERMS.W3CDTF/DCTERMS.available">2026-08-14</meta:user-defined>
    <meta:user-defined meta:name="DCTERMS.W3CDTF/OVERHEIDop.jaargang">2026</meta:user-defined>
    <meta:user-defined meta:name="OVERHEIDop.publicationIssue">386804</meta:user-defined>
    <meta:user-defined meta:name="OVERHEIDop.GmbID/DC.identifier">gmb-2026-386804</meta:user-defined>
    <meta:user-defined meta:name="OVERHEIDop.versieInformatie"/>
  </office:meta>
</office:document-meta>
</file>