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pslaan van propaan of propeen in opslagtanks aan Elzevierstraat 1 te Ophem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Activiteitenbesluit voor Elzevierstraat 1, 4061 RM, Ophemert, het opslaan van propaan of propeen in opslagtanks (Opslaan van propaan of propeen in opslagtanks) , ODR260953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8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9531</meta:user-defined>
    <dc:language>nl</dc:language>
    <meta:user-defined meta:name="OVERHEIDop.locatietype/OVERHEIDop.gebiedsmarkering">Adres</meta:user-defined>
    <meta:user-defined meta:name="DC.title">Melding voor het opslaan van propaan of propeen in opslagtanks aan Elzevierstraat 1 te Oph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803</meta:user-defined>
    <meta:user-defined meta:name="OVERHEIDop.GmbID/DC.identifier">gmb-2026-386803</meta:user-defined>
    <meta:user-defined meta:name="OVERHEIDop.versieInformatie"/>
  </office:meta>
</office:document-meta>
</file>