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Cornelis Springerstraat 8-4 1073L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egaliseren van de airco-unit op het dak</text:p>
            <text:p text:style-name="common-al">Zaakadres: Cornelis Springerstraat 8-4 1073LH Amsterdam</text:p>
            <text:p text:style-name="common-al">Datum ontvangst: 23-07-2026</text:p>
            <text:p text:style-name="common-al">Zaaknummer: Z2026-032885</text:p>
            <text:p text:style-name="common-al">DSO-nummer: 202607230213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80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885</meta:user-defined>
    <meta:user-defined meta:name="DCTERMS.abstract">Cornelis Springerstraat 8-4 - Plaatsen airco (legalisatie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Cornelis Springerstraat 8-4 1073LH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00</meta:user-defined>
    <meta:user-defined meta:name="OVERHEIDop.GmbID/DC.identifier">gmb-2026-386800</meta:user-defined>
    <meta:user-defined meta:name="OVERHEIDop.versieInformatie"/>
  </office:meta>
</office:document-meta>
</file>