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Bredeweg 5, 9906TC B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msdelta een aanvraag ontvangen voor het bouwen van een werktuigenloods op de locatie Bredeweg 5, 9906TC Bier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67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098</meta:user-defined>
    <meta:user-defined meta:name="DCTERMS.abstract">11 augustus 2026 voor het bouwen van een werktuigenloods op de locatie Bredeweg 5, 9906TC Bierum.</meta:user-defined>
    <dc:language>nl</dc:language>
    <meta:user-defined meta:name="OVERHEIDop.locatietype/OVERHEIDop.gebiedsmarkering">Vlak</meta:user-defined>
    <meta:user-defined meta:name="DC.title">Kennisgeving ontvangst aanvraag omgevingsvergunning Bredeweg 5, 9906TC Bieru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799</meta:user-defined>
    <meta:user-defined meta:name="OVERHEIDop.GmbID/DC.identifier">gmb-2026-386799</meta:user-defined>
    <meta:user-defined meta:name="OVERHEIDop.versieInformatie"/>
  </office:meta>
</office:document-meta>
</file>