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Meedhuizerweg 22, 9937TK Meed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heeft de gemeente Eemsdelta een aanvraag ontvangen voor het plaatsen van een tijdelijke woonunit op de locatie Meedhuizerweg 22, 9937TK Meedhuizen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679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9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9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091</meta:user-defined>
    <meta:user-defined meta:name="DCTERMS.abstract">11 augustus 2026 voor het plaatsen van een tijdelijke woonunit op de locatie Meedhuizerweg 22, 9937TK Meedhuizen.</meta:user-defined>
    <dc:language>nl</dc:language>
    <meta:user-defined meta:name="OVERHEIDop.locatietype/OVERHEIDop.gebiedsmarkering">Vlak</meta:user-defined>
    <meta:user-defined meta:name="DC.title">Kennisgeving ontvangst aanvraag omgevingsvergunning Meedhuizerweg 22, 9937TK Meedhuiz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795</meta:user-defined>
    <meta:user-defined meta:name="OVERHEIDop.GmbID/DC.identifier">gmb-2026-386795</meta:user-defined>
    <meta:user-defined meta:name="OVERHEIDop.versieInformatie"/>
  </office:meta>
</office:document-meta>
</file>